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Основнойшрифтабзаца" style:family="text">
      <style:text-properties fo:font-weight="bold" style:font-weight-asian="bold" style:font-weight-complex="bold"/>
    </style:style>
    <style:style style:name="T3" style:parent-style-name="Основнойшрифтабзаца" style:family="text">
      <style:text-properties fo:font-weight="bold" style:font-weight-asian="bold" style:font-weight-complex="bold"/>
    </style:style>
    <style:style style:name="T4" style:parent-style-name="Основнойшрифтабзаца" style:family="text">
      <style:text-properties fo:font-weight="bold" style:font-weight-asian="bold" style:font-weight-complex="bold"/>
    </style:style>
    <style:style style:name="T5" style:parent-style-name="Основнойшрифтабзаца" style:family="text">
      <style:text-properties fo:font-weight="bold" style:font-weight-asian="bold" style:font-weight-complex="bold"/>
    </style:style>
    <style:style style:name="T6" style:parent-style-name="Основнойшрифтабзаца" style:family="text">
      <style:text-properties fo:font-weight="bold" style:font-weight-asian="bold" style:font-weight-complex="bold"/>
    </style:style>
    <style:style style:name="T7" style:parent-style-name="Основнойшрифтабзаца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ТОВАРИСТВО З ОБМЕЖЕНОЮ ВІДПОВІДАЛЬНІСТЮ «ОЛІМП»<text:line-break/><text:line-break/>Код ЄДРПОУ 46345678<text:line-break/><text:line-break/>НАКАЗ<text:line-break/><text:line-break/>20.08.2026 <text:s text:c="33"/>Київ <text:s text:c="33"/>№ 127/к<text:line-break/><text:line-break/><text:span text:style-name="T2">Про тимчасове виконання</text:span><text:span text:style-name="T3"><text:line-break/></text:span><text:span text:style-name="T4">обов’язків директора на</text:span><text:span text:style-name="T5"><text:line-break/></text:span><text:span text:style-name="T6">період його<text:s/></text:span><text:span text:style-name="T7">відпустки</text:span><text:line-break/><text:line-break/>У зв’язку з наданням щорічної основної відпустки директору Олегу Карпенко на підставі наказу від 20.08.2026 № 126/к<text:line-break/><text:line-break/>НАКАЗУЮ:<text:line-break/><text:line-break/>1. Покласти на Тихоненко Ольгу Володимирівну, начальника відділу збуту, за її згодою, тимчасове виконання обов’язків директора на період перебування Олега Карпенко у щорічній основній відпустці з 24.08.2026 по 13.09.2026 без звільнення від основної роботи, з правом підписання всіх господарських договорів, без обмежень щодо суми таких договорів,<text:s/>на підставі довіреності та право підписувати всі інші фінансові та організаційно-розпорядчі документи без довіреності, як в паперовій так і в електронній формі із застосуванням ЕЦП.<text:line-break/><text:line-break/>2. За тимчасове виконання обов’язків директора, бухгалтерії здійснити Тихоненко Ольги Володимирівні доплату в розмірі 50 % посадового окладу директора відповідно до умов колективного договору.</text:p>
      <text:p text:style-name="Standard"/>
      <text:p text:style-name="Standard">3. До 23.08.2026 сформувати ЕЦП Тихоненко Ольги Володимирівни для забезпечення підпису звітності та інших фінансових та організаційно-розпорядчих документів товариства та делегування<text:s/>повноважень<text:s/>права підпису до ДПС, шляхом<text:s/>направлення повідомлення про надання інформації щодо кваліфікованого або удосконаленого електронного підпису в електронному вигляді.<text:line-break/><text:line-break/>4. Юридичному відділу підготувати проєкт довіреності на право підписання господарських договорів і передати<text:s/>на підпис<text:s/>директору<text:s/>не пізніше ніж 21.08.2026.<text:line-break/><text:line-break/>Підстави:<text:line-break/>1. Заява Тихоненко Ольги Володимирівни від 20.08.2026, зареєстрована за № 125.<text:line-break/>2. Пункт 7.3 Колективного договору ТОВ «Олімп»<text:line-break/><text:line-break/>Директор <text:s text:c="24"/>Карпенко <text:s text:c="24"/>Олег КАРПЕНКО<text:line-break/><text:line-break/>Відмітки про ознайомлення з наказом<text:line-break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uk" fo:country="UA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Ольга</meta:initial-creator>
    <dc:creator>Галина Поворознік</dc:creator>
    <meta:creation-date>2026-08-20T10:10:00Z</meta:creation-date>
    <dc:date>2026-08-20T10:10:00Z</dc:date>
    <meta:template xlink:href="Normal.dotm" xlink:type="simple"/>
    <meta:editing-cycles>2</meta:editing-cycles>
    <meta:editing-duration>PT240S</meta:editing-duration>
    <meta:document-statistic meta:page-count="1" meta:paragraph-count="3" meta:word-count="277" meta:character-count="1856" meta:row-count="13" meta:non-whitespace-character-count="1582"/>
  </office:meta>
</office:document-meta>
</file>